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ard" style:master-page-name="MP0" style:family="paragraph">
      <style:paragraph-properties fo:break-before="page"/>
    </style:style>
    <style:style style:name="P2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3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4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5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6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7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8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9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10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11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12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13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14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15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16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17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  <style:style style:name="P18" style:parent-style-name="Standaard" style:family="paragraph">
      <style:paragraph-properties fo:background-color="#FFFFFF"/>
      <style:text-properties style:font-name-asian="Times New Roman" style:font-name-complex="Calibri" fo:color="#080809" style:letter-kerning="false" fo:font-size="16pt" style:font-size-asian="16pt" style:font-size-complex="16pt" style:language-asian="nl" style:country-asian="NL"/>
    </style:style>
  </office:automatic-styles>
  <office:body>
    <office:text text:use-soft-page-breaks="true">
      <text:p text:style-name="P1"/>
      <text:p text:style-name="P2">Agenda:</text:p>
      <text:p text:style-name="P3">U bent van harte welkom bij de eerstvolgende wijkplatformbijeenkomst op dinsdag 8 september 20.00 uur.</text:p>
      <text:p text:style-name="P4">Locatie De Borgwal</text:p>
      <text:p text:style-name="P5">Notulist: Jos Meurs</text:p>
      <text:p text:style-name="P6"/>
      <text:p text:style-name="P7">Agendapunten:</text:p>
      <text:p text:style-name="P8">* Notulen vorige bijeenkomst</text:p>
      <text:p text:style-name="P9">* Tuinlaan en ideeën bedenken voor de opening van het park</text:p>
      <text:p text:style-name="P10">* Update aanpak De Plak</text:p>
      <text:p text:style-name="P11">* Afstemming datum dat het Energieloket langs komt</text:p>
      <text:p text:style-name="P12">* Doorgang parkeercirkel ’t Slag</text:p>
      <text:p text:style-name="P13">* Uitbreiding speeltuin de Zicht</text:p>
      <text:p text:style-name="P14">* Parkeren op straatje het Hoog</text:p>
      <text:p text:style-name="P15">* Info bijeenkomst bij te wonen over centrumvisie Bemmel dd 25-06 (Ineke en Henny)</text:p>
      <text:p text:style-name="P16">* Het inplanten van rozenbottel struiken aan het begin van de Brouwerslaan</text:p>
      <text:p text:style-name="P17">* Data volgende vergaderingen inplannen incl notulisten</text:p>
      <text:p text:style-name="P18">* Rondvraag o.a. hoe verliepen de bijeenkomsten van Incluzio (-Ge-bakkie doen) en bijeenkomst over de buurtcirkel.<text:s/></text:p>
      <text:p text:style-name="Standaard"/>
      <text:p text:style-name="Standa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2F5496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F5496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2F5496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2F5496"/>
    </style:style>
    <style:style style:name="Duidelijkcitaat" style:display-name="Duidelijk citaat" style:family="paragraph" style:parent-style-name="Standaard" style:next-style-name="Standa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2F5496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ineke lucassen</meta:initial-creator>
    <dc:creator>ineke lucassen</dc:creator>
    <meta:creation-date>2026-08-24T17:32:00Z</meta:creation-date>
    <dc:date>2026-08-24T17:41:00Z</dc:date>
    <meta:template xlink:href="Normal.dotm" xlink:type="simple"/>
    <meta:editing-cycles>2</meta:editing-cycles>
    <meta:editing-duration>PT180S</meta:editing-duration>
    <meta:document-statistic meta:page-count="1" meta:paragraph-count="1" meta:word-count="116" meta:character-count="758" meta:row-count="5" meta:non-whitespace-character-count="643"/>
  </office:meta>
</office:document-meta>
</file>